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jpeg" manifest:media-type="image/jpe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6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7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8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9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0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1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2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3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4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5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6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7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8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19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20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21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22" style:parent-style-name="Standard" style:family="paragraph">
      <style:paragraph-properties fo:text-align="justify"/>
      <style:text-properties style:font-name="Arial" style:font-name-complex="Arial" fo:font-size="14pt" style:font-size-asian="14pt" style:font-size-complex="14pt" fo:language="fr" fo:country="FR"/>
    </style:style>
    <style:style style:name="P23" style:parent-style-name="Standard" style:family="paragraph">
      <style:paragraph-properties fo:text-align="justify"/>
    </style:style>
    <style:style style:name="T24" style:parent-style-name="Policepardéfaut" style:family="text">
      <style:text-properties style:font-name="Arial" style:font-name-complex="Arial" fo:font-size="14pt" style:font-size-asian="14pt" style:font-size-complex="14pt" fo:language="fr" fo:country="FR"/>
    </style:style>
  </office:automatic-styles>
  <office:body>
    <office:text text:use-soft-page-breaks="true">
      <text:p text:style-name="P1"/>
      <text:p text:style-name="P6"/>
      <text:p text:style-name="P7"/>
      <text:p text:style-name="P8"/>
      <text:p text:style-name="P9"/>
      <text:p text:style-name="P10"/>
      <text:p text:style-name="P11"/>
      <text:p text:style-name="P12">Monsieur le Directeur,</text:p>
      <text:p text:style-name="P13"/>
      <text:p text:style-name="P14">Les secrétaires départementaux des organisations syndicales ci-dessus ne pourront participer au moment de convivialité auquel<text:s/>vous avez convié les agents le 18 avril 2019.</text:p>
      <text:p text:style-name="P15"/>
      <text:p text:style-name="P16">En effet, dans le contexte actuel de destruction de la DGFIP encouragée par le Ministre et <text:s/>menée par le Directeur Général, il ne nous est pas possible de nous réjouir des suppressions d’emplois, de la géographie revisitée, et de la disparition des services publics.</text:p>
      <text:p text:style-name="P17"/>
      <text:p text:style-name="P18">D’autant plus, qu’il est probable, possible, que des représentants de la DRFIP Occitanie seront présents, ceux-là même qui ont traîné des agents de la DGFIP devant les tribunaux comme de dangereux<text:s/>délinquants.</text:p>
      <text:p text:style-name="P19">Nous ne saurions cautionner par notre présence à cette collation les projets de la DGFIP et les actions menaçant les libertés syndicales et le droit à manifester.</text:p>
      <text:p text:style-name="P20"/>
      <text:p text:style-name="P21"/>
      <text:p text:style-name="P22"/>
      <text:p text:style-name="P23"><text:span text:style-name="T24">Les secrétaires départementaux 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Calibri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language="es" fo:country="E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edebulles" style:display-name="Texte de bulles" style:family="paragraph" style:parent-style-name="Standard">
      <style:text-properties style:font-name="Tahoma" style:font-name-asian="Tahoma" fo:font-size="8pt" style:font-size-asian="8pt" style:font-size-complex="8pt" fo:hyphenate="false"/>
    </style:style>
    <style:style style:name="TextedebullesCar" style:display-name="Texte de bulles Car" style:family="text">
      <style:text-properties style:font-name="Tahoma" style:font-name-asian="Tahoma" style:font-name-complex="Tahoma" fo:font-size="8pt" style:font-size-asian="8pt" style:font-size-complex="8pt" fo:language="es" fo:country="ES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T2" style:parent-style-name="Policepardéfaut" style:family="text">
      <style:text-properties style:language-asian="fr" style:country-asian="FR"/>
    </style:style>
    <style:style style:name="T3" style:parent-style-name="Policepardéfaut" style:family="text">
      <style:text-properties style:language-asian="fr" style:country-asian="FR"/>
    </style:style>
    <style:style style:name="T4" style:parent-style-name="Policepardéfaut" style:family="text">
      <style:text-properties style:language-asian="fr" style:country-asian="FR"/>
    </style:style>
    <style:style style:name="T5" style:parent-style-name="Policepardéfaut" style:family="text">
      <style:text-properties style:language-asian="fr" style:country-asian="FR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-tête"><text:s text:c="13"/><text:span text:style-name="T2"><draw:frame draw:style-name="a0" draw:name="Image 6" text:anchor-type="as-char" svg:x="0in" svg:y="0in" svg:width="1.44171in" svg:height="0.93239in" style:rel-width="scale" style:rel-height="scale"><draw:image xlink:href="media/image1.png" xlink:type="simple" xlink:show="embed" xlink:actuate="onLoad"/><svg:title/><svg:desc>F:\FO DGFIP 82-2019\logo solidaires.png</svg:desc></draw:frame></text:span><text:s text:c="10"/><text:span text:style-name="T3"><draw:frame draw:style-name="a1" draw:name="Image 5" text:anchor-type="as-char" svg:x="0in" svg:y="0in" svg:width="0.97917in" svg:height="0.97917in" style:rel-width="scale" style:rel-height="scale"><draw:image xlink:href="media/image2.png" xlink:type="simple" xlink:show="embed" xlink:actuate="onLoad"/><svg:title/><svg:desc>F:\FO DGFIP 82-2019\logo fo.png</svg:desc></draw:frame></text:span><text:s text:c="9"/><text:span text:style-name="T4"><draw:frame draw:style-name="a2" draw:name="Image 7" text:anchor-type="as-char" svg:x="0in" svg:y="0in" svg:width="0.89012in" svg:height="1.09358in" style:rel-width="scale" style:rel-height="scale"><draw:image xlink:href="media/image3.png" xlink:type="simple" xlink:show="embed" xlink:actuate="onLoad"/><svg:title/><svg:desc>F:\FO DGFIP 82-2019\logo cgt.png</svg:desc></draw:frame></text:span><text:s text:c="9"/><text:span text:style-name="T5"><draw:frame draw:style-name="a3" draw:name="Image 8" text:anchor-type="as-char" svg:x="0in" svg:y="0in" svg:width="2.38503in" svg:height="0.98303in" style:rel-width="scale" style:rel-height="scale"><draw:image xlink:href="media/image4.jpeg" xlink:type="simple" xlink:show="embed" xlink:actuate="onLoad"/><svg:title/><svg:desc>F:\FO DGFIP 82-2019\logo cfdt.jp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aropoli</meta:initial-creator>
    <dc:creator>Jean-Michel Wiscart</dc:creator>
    <meta:creation-date>2019-04-10T16:38:00Z</meta:creation-date>
    <dc:date>2019-04-10T16:38:00Z</dc:date>
    <meta:print-date>2018-05-02T13:0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5" meta:character-count="880" meta:row-count="6" meta:non-whitespace-character-count="746"/>
  </office:meta>
</office:document-meta>
</file>