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1000000000000245000000BF6425C413.jpg" manifest:media-type="image/jpeg"/>
  <manifest:file-entry manifest:full-path="Pictures/20000008000011FC00001604D58ED2C7.wmf" manifest:media-type=""/>
  <manifest:file-entry manifest:full-path="Pictures/100000000000009700000042FDE45AF3.gif" manifest:media-type="image/gif"/>
  <manifest:file-entry manifest:full-path="Pictures/1000020100000107000000AACD2C77F0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/>
    <style:font-face style:name="Tahoma2" svg:font-family="Tahoma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S Mincho" svg:font-family="'MS Mincho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P1" style:family="paragraph" style:parent-style-name="Standard">
      <style:text-properties fo:language="fr" fo:country="FR"/>
    </style:style>
    <style:style style:name="P2" style:family="paragraph" style:parent-style-name="Standard">
      <style:text-properties fo:language="fr" fo:country="FR" fo:font-weight="bold" style:font-weight-asian="bold" style:font-weight-complex="bold"/>
    </style:style>
    <style:style style:name="P3" style:family="paragraph" style:parent-style-name="Standard" style:master-page-name="Standard">
      <style:paragraph-properties style:page-number="auto"/>
    </style:style>
    <style:style style:name="P4" style:family="paragraph" style:parent-style-name="Standard">
      <style:text-properties fo:language="fr" fo:country="FR" officeooo:paragraph-rsid="0005cb1e"/>
    </style:style>
    <style:style style:name="P5" style:family="paragraph" style:parent-style-name="Standard">
      <style:text-properties fo:language="fr" fo:country="FR" officeooo:rsid="0005cb1e" officeooo:paragraph-rsid="0005cb1e"/>
    </style:style>
    <style:style style:name="P6" style:family="paragraph" style:parent-style-name="Standard">
      <style:text-properties fo:language="fr" fo:country="FR" officeooo:paragraph-rsid="00067dfe"/>
    </style:style>
    <style:style style:name="P7" style:family="paragraph" style:parent-style-name="Standard">
      <style:text-properties fo:language="fr" fo:country="FR" officeooo:rsid="00067dfe" officeooo:paragraph-rsid="00067dfe"/>
    </style:style>
    <style:style style:name="P8" style:family="paragraph">
      <style:paragraph-properties fo:text-align="center"/>
    </style:style>
    <style:style style:name="P9" style:family="paragraph">
      <style:paragraph-properties fo:text-align="center"/>
      <style:text-properties fo:font-size="18pt"/>
    </style:style>
    <style:style style:name="T1" style:family="text">
      <style:text-properties fo:language="fr" fo:country="FR"/>
    </style:style>
    <style:style style:name="T2" style:family="text">
      <style:text-properties style:text-position="super 58%" fo:language="fr" fo:country="FR"/>
    </style:style>
    <style:style style:name="T3" style:family="text">
      <style:text-properties officeooo:rsid="000363e3"/>
    </style:style>
    <style:style style:name="T4" style:family="text">
      <style:text-properties officeooo:rsid="0005cb1e"/>
    </style:style>
    <style:style style:name="T5" style:family="text">
      <style:text-properties officeooo:rsid="00067dfe"/>
    </style:style>
    <style:style style:name="gr1" style:family="graphic">
      <style:graphic-properties draw:textarea-horizontal-align="center" draw:textarea-vertical-align="middle" style:run-through="background" style:vertical-pos="from-top" style:horizontal-pos="from-left" style:horizontal-rel="paragraph" draw:wrap-influence-on-position="once-concurrent" style:flow-with-text="false"/>
    </style:style>
    <style:style style:name="gr2" style:family="graphic">
      <style:graphic-properties draw:stroke="none" svg:stroke-width="0.026cm" draw:stroke-linejoin="miter" draw:fill="none" style:repeat="stretch" draw:fill-image-ref-point="top-left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 style:vertical-pos="from-top" style:horizontal-pos="from-left" style:horizontal-rel="paragraph" draw:wrap-influence-on-position="once-concurrent" style:flow-with-text="false"/>
    </style:style>
    <style:style style:name="gr3" style:family="graphic">
      <style:graphic-properties draw:stroke="solid" draw:fill="none" style:repeat="stretch" draw:fill-image-ref-point="top-left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 style:vertical-pos="from-top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><draw:rect text:anchor-type="as-char" svg:y="0cm" draw:z-index="6" draw:style-name="gr1" draw:text-style-name="P8" svg:width="0.101cm" svg:height="0.101cm"><text:p/></draw:rect><draw:rect text:anchor-type="as-char" svg:y="0cm" draw:z-index="4" draw:style-name="gr1" draw:text-style-name="P8" svg:width="0.101cm" svg:height="0.101cm"><text:p/></draw:rect><draw:rect text:anchor-type="as-char" svg:y="0cm" draw:z-index="2" draw:style-name="gr1" draw:text-style-name="P8" svg:width="0.101cm" svg:height="0.101cm"><text:p/></draw:rect><draw:rect text:anchor-type="as-char" svg:y="0cm" draw:z-index="0" draw:style-name="gr1" draw:text-style-name="P8" svg:width="0.101cm" svg:height="0.101cm"><text:p/></draw:rect><draw:frame text:anchor-type="as-char" svg:y="0cm" draw:z-index="1" draw:name="Picture 1" draw:style-name="gr2" draw:text-style-name="P9" svg:width="4.472cm" svg:height="2.514cm"><draw:image xlink:href="Pictures/1000020100000107000000AACD2C77F0.png" xlink:type="simple" xlink:show="embed" xlink:actuate="onLoad"><text:p/></draw:image></draw:frame><text:span text:style-name="T1"> </text:span><draw:frame text:anchor-type="as-char" svg:y="0cm" draw:z-index="3" draw:name="Picture 4" draw:style-name="gr2" draw:text-style-name="P9" svg:width="3.996cm" svg:height="1.747cm"><draw:image xlink:href="Pictures/100000000000009700000042FDE45AF3.gif" xlink:type="simple" xlink:show="embed" xlink:actuate="onLoad"><text:p/></draw:image></draw:frame><text:span text:style-name="T1"> </text:span><draw:frame text:anchor-type="as-char" svg:y="0cm" draw:z-index="5" draw:name="Picture 13" draw:style-name="gr2" draw:text-style-name="P9" svg:width="2.726cm" svg:height="2.329cm"><draw:image xlink:href="Pictures/20000008000011FC00001604D58ED2C7.wmf" xlink:type="simple" xlink:show="embed" xlink:actuate="onLoad"><text:p/></draw:image></draw:frame><text:span text:style-name="T1"> </text:span><draw:frame text:anchor-type="as-char" svg:y="0cm" draw:z-index="7" draw:name="cfdt.jpg" draw:style-name="gr3" draw:text-style-name="P9" svg:width="3.731cm" svg:height="2.038cm"><draw:image xlink:href="Pictures/1000000000000245000000BF6425C413.jpg" xlink:type="simple" xlink:show="embed" xlink:actuate="onLoad"><text:p/></draw:image></draw:frame></text:p>
      <text:p text:style-name="P4"/>
      <text:p text:style-name="P4"/>
      <text:p text:style-name="P4"><text:span text:style-name="T4">Collectivement le 3 mai nous avions décidé du blocage de la réception du public sur le site du CDFIP de MONTAUBAN.</text:span></text:p>
      <text:p text:style-name="P4"><text:span text:style-name="T4">Les agents du SIP ont décidé à 74 % de participer à ce mouvement de grève financé partiellement.</text:span></text:p>
      <text:p text:style-name="P4"><text:span text:style-name="T4">Dans le même temps, les autres agents du département ont accepté de financer cette action de grève du 14 au 17 mai et nous avons recueilli suffisamment pour tenir. </text:span></text:p>
      <text:p text:style-name="P4"><text:span text:style-name="T4">Notre objectif était de bloquer la réception du public mais le directeur a décidé d'ouvrir coûte que coûte en utilisant des volontaires désignés d'office de la direction et les stagiaires affectés au SIP. Donc une volonté marquée de nuire au mouvement.</text:span></text:p>
      <text:p text:style-name="P4"><text:span text:style-name="T4">Les agents du SIP ont malgré tout décidé de poursuivre le mouvement. Ainsi après 3 jours d'action, nous pouvons dire que l'objectif est atteint car cela a permis de distribuer plusieurs milliers de tracts afin de sensibiliser le public au fait que l'accueil physique va disparaître. Ce public plus receptif à nos revendications dans la mesure où le SIP n'est pas fermé.</text:span></text:p>
      <text:p text:style-name="P5">De plus notre mouvement a été relayé dans la presse locale, la télévision régionale <text:span text:style-name="T5">et l'intersyndicale sera reçue le samedi 19 mai par la députée Valérie Rabault. Ainsi l'objectif de médiatiser les conséquences néfastes de CAP 2022 est atteint.</text:span></text:p>
      <text:p text:style-name="P6"><text:span text:style-name="T5">Les choix de CAP 2022 sont encore à ce jour non connus mais on note déjà des reculs notamment sur la fusion des réseaux de recouvrement des prélèvements obligatoires. Donc l'action collective paye et notre action était nécessaire à la concrétisation de ces avancées.</text:span></text:p>
      <text:p text:style-name="P7">Merci à tous les grévistes et les financeurs de l'implication que vous avez démontrée pour cette mobilisation soit une réussite.</text:p>
      <text:p text:style-name="P6"/>
      <text:p text:style-name="P1">Montauban le <text:span text:style-name="T5">15 mai </text:span>2018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/>
    <style:font-face style:name="Tahoma2" svg:font-family="Tahoma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S Mincho" svg:font-family="'MS Mincho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1pt" fo:language="fr" fo:country="FR" style:letter-kerning="true" style:font-name-asian="Arial Unicode MS" style:font-size-asian="11pt" style:language-asian="en" style:country-asian="US" style:font-name-complex="Tahoma1" style:font-size-complex="11pt" style:language-complex="ar" style:country-complex="SA"/>
    </style:default-style>
    <style:default-style style:family="paragraph">
      <style:paragraph-properties fo:margin-top="0cm" fo:margin-bottom="0.353cm" loext:contextual-spacing="false" fo:line-height="115%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Calibri" fo:font-size="11pt" fo:language="fr" fo:country="FR" style:letter-kerning="true" style:font-name-asian="Arial Unicode MS" style:font-size-asian="11pt" style:language-asian="en" style:country-asian="US" style:font-name-complex="Tahoma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fo:language="es" fo:country="ES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Tahoma2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2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2" style:font-family-complex="Tahoma"/>
    </style:style>
    <style:style style:name="Balloon_20_Text" style:display-name="Balloon Text" style:family="paragraph" style:parent-style-name="Standard">
      <style:paragraph-properties fo:margin-top="0cm" fo:margin-bottom="0cm" loext:contextual-spacing="false" fo:line-height="100%"/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Default_20_Paragraph_20_Font" style:display-name="Default Paragraph Font" style:family="text"/>
    <style:style style:name="Texte_20_de_20_bulles_20_Car" style:display-name="Texte de bulles Car" style:family="text">
      <style:text-properties style:font-name="Tahoma" fo:font-family="Tahoma" style:font-family-generic="roman" style:font-pitch="variable" fo:font-size="8pt" fo:language="es" fo:country="ES" style:font-size-asian="8pt" style:font-name-complex="Tahoma1" style:font-family-complex="Tahoma" style:font-family-generic-complex="system" style:font-pitch-complex="variable" style:font-size-complex="8pt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.499cm" fo:margin-bottom="2.499cm" fo:margin-left="2.499cm" fo:margin-right="2.499cm" style:writing-mode="lr-tb" style:layout-grid-color="#c0c0c0" style:layout-grid-lines="24701" style:layout-grid-base-height="0.423cm" style:layout-grid-ruby-height="0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staropoli</meta:initial-creator>
    <meta:editing-cycles>15</meta:editing-cycles>
    <meta:creation-date>2017-12-14T06:46:00</meta:creation-date>
    <dc:date>2018-05-16T16:11:24.390000000</dc:date>
    <meta:editing-duration>PT4H3M48S</meta:editing-duration>
    <meta:generator>LibreOffice/4.3.7.2$Windows_x86 LibreOffice_project/8a35821d8636a03b8bf4e15b48f59794652c68ba</meta:generator>
    <meta:print-date>2018-05-16T13:18:44.931000000</meta:print-date>
    <meta:document-statistic meta:table-count="0" meta:image-count="0" meta:object-count="0" meta:page-count="1" meta:paragraph-count="10" meta:word-count="279" meta:character-count="1662" meta:non-whitespace-character-count="1388"/>
    <meta:template xlink:type="simple" xlink:actuate="onRequest" xlink:title="Normal.dotm" xlink:href=""/>
  </office:meta>
</office:document-meta>
</file>