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10000200000000AE000000D53429EB013EAA4EAF.png" manifest:media-type="image/png"/>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Mangal1" svg:font-family="Mangal"/>
    <style:font-face style:name="Courier New" svg:font-family="'Courier New'" style:font-family-generic="modern"/>
    <style:font-face style:name="MS Mincho" svg:font-family="'MS Mincho', 'ＭＳ 明朝'" style:font-family-generic="modern"/>
    <style:font-face style:name="Lucida Grande" svg:font-family="'Lucida Grande'" style:font-pitch="variable"/>
    <style:font-face style:name="Mangal" svg:font-family="Mangal" style:font-pitch="variable"/>
    <style:font-face style:name="Microsoft YaHei" svg:font-family="'Microsoft YaHei'" style:font-pitch="variable"/>
    <style:font-face style:name="Cambria" svg:font-family="Cambria" style:font-family-generic="roman" style:font-pitch="variable"/>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Times" svg:font-family="Times, 'Times New Roman'" style:font-family-generic="roman" style:font-pitch="variable"/>
    <style:font-face style:name="Lucida Calligraphy" svg:font-family="'Lucida Calligraphy'" style:font-family-generic="script" style:font-pitch="variable"/>
    <style:font-face style:name="Arial" svg:font-family="Arial" style:font-family-generic="swiss" style:font-pitch="variable"/>
    <style:font-face style:name="Arial1" svg:font-family="Arial" style:font-family-generic="system" style:font-pitch="variable"/>
    <style:font-face style:name="SimSun" svg:font-family="SimSun" style:font-family-generic="system" style:font-pitch="variable"/>
  </office:font-face-decls>
  <office:automatic-styles>
    <style:style style:name="P1" style:family="paragraph" style:parent-style-name="Footer">
      <style:paragraph-properties fo:margin-left="0cm" fo:margin-right="0.635cm" fo:text-indent="0cm" style:auto-text-indent="false"/>
    </style:style>
    <style:style style:name="P2" style:family="paragraph" style:parent-style-name="Standard">
      <style:text-properties fo:language="fr" fo:country="FR" style:language-asian="fr" style:country-asian="FR"/>
    </style:style>
    <style:style style:name="P3" style:family="paragraph" style:parent-style-name="Standard">
      <style:paragraph-properties fo:text-align="center" style:justify-single-word="false"/>
    </style:style>
    <style:style style:name="P4" style:family="paragraph" style:parent-style-name="Standard">
      <style:text-properties fo:font-size="12pt" style:font-size-asian="12pt" style:font-size-complex="12pt"/>
    </style:style>
    <style:style style:name="P5" style:family="paragraph" style:parent-style-name="Standard">
      <style:paragraph-properties fo:text-align="center" style:justify-single-word="false"/>
      <style:text-properties fo:font-size="12pt" fo:font-weight="bold" style:font-size-asian="12pt" style:font-weight-asian="bold" style:font-size-complex="12pt" style:font-weight-complex="bold"/>
    </style:style>
    <style:style style:name="P6" style:family="paragraph" style:parent-style-name="Standard">
      <style:text-properties fo:font-weight="bold" style:font-weight-asian="bold" style:font-weight-complex="bold"/>
    </style:style>
    <style:style style:name="P7" style:family="paragraph" style:parent-style-name="Text_20_body">
      <loext:graphic-properties draw:fill="none" draw:fill-color="#ffffff" draw:opacity="100%"/>
      <style:paragraph-properties fo:background-color="transparent"/>
    </style:style>
    <style:style style:name="P8" style:family="paragraph" style:parent-style-name="Standard">
      <style:text-properties fo:font-weight="bold" style:font-weight-asian="bold" style:font-weight-complex="bold"/>
    </style:style>
    <style:style style:name="P9" style:family="paragraph" style:parent-style-name="Sans_20_interligne" style:master-page-name="Standard">
      <style:paragraph-properties style:page-number="auto"/>
      <style:text-properties fo:language="fr" fo:country="FR" style:language-asian="fr" style:country-asian="FR"/>
    </style:style>
    <style:style style:name="P10" style:family="paragraph">
      <loext:graphic-properties draw:fill="none" draw:fill-color="#ffffff"/>
      <style:paragraph-properties fo:text-align="center" style:writing-mode="lr-tb"/>
    </style:style>
    <style:style style:name="T1" style:family="text">
      <style:text-properties fo:color="#000000" style:font-name="Lucida Calligraphy" fo:font-size="28pt" fo:font-weight="bold" style:font-size-asian="28pt" style:font-weight-asian="bold" style:font-name-complex="Lucida Calligraphy" style:font-size-complex="28pt" style:font-weight-complex="bold"/>
    </style:style>
    <style:style style:name="T2" style:family="text">
      <style:text-properties fo:font-weight="bold" style:font-weight-asian="bold"/>
    </style:style>
    <style:style style:name="T3" style:family="text">
      <style:text-properties fo:font-weight="bold" style:font-weight-asian="bold" style:font-weight-complex="bold"/>
    </style:style>
    <style:style style:name="T4" style:family="text">
      <style:text-properties style:font-name="Lucida Calligraphy" fo:font-size="28pt" fo:font-weight="bold" style:font-size-asian="28pt" style:font-weight-asian="bold" style:font-name-complex="Lucida Calligraphy" style:font-size-complex="28pt" style:font-weight-complex="bold"/>
    </style:style>
    <style:style style:name="T5" style:family="text">
      <style:text-properties style:font-name="Lucida Calligraphy" fo:font-size="28pt" fo:font-weight="bold" officeooo:rsid="002801d8" style:font-size-asian="28pt" style:font-weight-asian="bold" style:font-name-complex="Lucida Calligraphy" style:font-size-complex="28pt" style:font-weight-complex="bold"/>
    </style:style>
    <style:style style:name="T6" style:family="text">
      <style:text-properties fo:color="#f0eee5" style:font-name="Lucida Calligraphy" fo:font-size="28pt" fo:font-weight="bold" style:font-size-asian="28pt" style:font-weight-asian="bold" style:font-name-complex="Lucida Calligraphy" style:font-size-complex="28pt" style:font-weight-complex="bold"/>
    </style:style>
    <style:style style:name="T7" style:family="text">
      <style:text-properties style:text-underline-style="solid" style:text-underline-width="auto" style:text-underline-color="font-color"/>
    </style:style>
    <style:style style:name="T8" style:family="text">
      <style:text-properties style:text-underline-style="solid" style:text-underline-width="auto" style:text-underline-color="font-color" fo:font-weight="normal" style:font-weight-asian="normal" style:font-weight-complex="normal"/>
    </style:style>
    <style:style style:name="T9" style:family="text">
      <style:text-properties style:text-underline-style="solid" style:text-underline-width="auto" style:text-underline-color="font-color" fo:font-weight="bold" style:font-weight-asian="bold" style:font-weight-complex="bold"/>
    </style:style>
    <style:style style:name="T10" style:family="text">
      <style:text-properties fo:font-weight="normal" style:font-weight-asian="normal" style:font-weight-complex="normal"/>
    </style:style>
    <style:style style:name="T11" style:family="text">
      <style:text-properties fo:font-weight="normal" fo:background-color="transparent" loext:char-shading-value="0" style:font-weight-asian="normal" style:font-weight-complex="normal"/>
    </style:style>
    <style:style style:name="T12" style:family="text">
      <style:text-properties fo:font-weight="normal" officeooo:rsid="001c65f0" fo:background-color="transparent" loext:char-shading-value="0" style:font-weight-asian="normal" style:font-weight-complex="normal"/>
    </style:style>
    <style:style style:name="T13" style:family="text">
      <style:text-properties fo:background-color="#ffff00" loext:char-shading-value="0"/>
    </style:style>
    <style:style style:name="T14" style:family="text">
      <style:text-properties fo:background-color="transparent" loext:char-shading-value="0"/>
    </style:style>
    <style:style style:name="T15" style:family="text">
      <style:text-properties officeooo:rsid="001c65f0" fo:background-color="transparent" loext:char-shading-value="0"/>
    </style:style>
    <style:style style:name="T16" style:family="text"/>
    <style:style style:name="fr1" style:family="graphic" style:parent-style-name="Frame">
      <style:graphic-properties style:wrap="dynamic" style:number-wrapped-paragraphs="no-limit" style:vertical-pos="from-top" style:vertical-rel="paragraph" style:horizontal-pos="from-left" style:horizontal-rel="page" fo:padding="0.002cm" fo:border="none"/>
    </style:style>
    <style:style style:name="fr2" style:family="graphic" style:parent-style-name="Frame">
      <style:graphic-properties fo:margin-left="0.319cm" fo:margin-right="0.319cm" style:wrap="parallel" style:number-wrapped-paragraphs="no-limit" style:vertical-pos="from-top" style:vertical-rel="paragraph" style:horizontal-pos="from-left" style:horizontal-rel="paragraph" fo:padding-left="0.263cm" fo:padding-right="0.263cm" fo:padding-top="0.136cm" fo:padding-bottom="0.136cm" fo:border="0.51pt solid #ffffff"/>
    </style:style>
    <style:style style:name="fr3" style:family="graphic" style:parent-style-name="Graphics">
      <style:graphic-properties fo:margin-left="0.319cm" fo:margin-right="0.319cm" style:wrap="run-through" style:number-wrapped-paragraphs="no-limit" style:vertical-pos="from-top" style:vertical-rel="paragraph" style:horizontal-pos="from-left" style:horizontal-rel="paragraph" fo:padding="0.002cm" fo:border="none" style:mirror="none" fo:clip="rect(0cm, 0cm, 0cm, 0cm)" draw:luminance="0%" draw:contrast="0%" draw:red="0%" draw:green="0%" draw:blue="0%" draw:gamma="100%" draw:color-inversion="false" draw:image-opacity="100%" draw:color-mode="standard"/>
    </style:style>
    <style:style style:name="gr1" style:family="graphic">
      <style:graphic-properties draw:stroke="solid" svg:stroke-width="0.106cm" svg:stroke-color="#000000" svg:stroke-opacity="100%" draw:stroke-linejoin="miter" svg:stroke-linecap="square" draw:fill="none" draw:fill-color="#ffffff" draw:textarea-horizontal-align="left" draw:textarea-vertical-align="top" draw:auto-grow-height="false" fo:padding-top="0.229cm" fo:padding-bottom="0.229cm" fo:padding-left="0.441cm" fo:padding-right="0.441cm" fo:wrap-option="wrap" draw:shadow="visible" draw:shadow-offset-x="0cm" draw:shadow-offset-y="0.064cm" draw:shadow-color="#808080" draw:shadow-opacity="35%" fo:margin-left="0.319cm" fo:margin-right="0.319cm"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9"><draw:frame draw:style-name="fr3" draw:name="Image1" text:anchor-type="char" svg:x="0cm" svg:y="-0.633cm" svg:width="3.799cm" svg:height="3.976cm" draw:z-index="3"><draw:image xlink:href="Pictures/10000200000000AE000000D53429EB013EAA4EAF.png" xlink:type="simple" xlink:show="embed" xlink:actuate="onLoad"/></draw:frame><draw:line text:anchor-type="char" draw:z-index="4" draw:name="Connecteur droit 5" draw:style-name="gr1" draw:text-style-name="P10" svg:x1="4.763cm" svg:y1="3.811cm" svg:x2="6.351cm" svg:y2="0.318cm"><text:p/></draw:line><draw:line text:anchor-type="char" draw:z-index="6" draw:name="Connecteur droit 6" draw:style-name="gr1" draw:text-style-name="P10" svg:x1="6.35cm" svg:y1="0.318cm" svg:x2="18.415cm" svg:y2="0.318cm"><text:p/></draw:line></text:p>
      <text:p text:style-name="P2"/>
      <text:p text:style-name="P2"><draw:frame draw:style-name="fr2" draw:name="Cadre1" text:anchor-type="char" svg:x="6.02cm" svg:y="0.265cm" svg:width="12.37cm" svg:height="1.723cm" draw:z-index="2"><draw:text-box><text:p text:style-name="P3"><text:span text:style-name="T1">RACINE</text:span><text:span text:style-name="T6"> </text:span><text:span text:style-name="T4">CARREE</text:span><text:span text:style-name="T5"> n°4</text:span></text:p></draw:text-box></draw:frame><draw:line text:anchor-type="char" draw:z-index="5" draw:name="Connecteur droit 4" draw:style-name="gr1" draw:text-style-name="P10" svg:x1="4.445cm" svg:y1="0.277cm" svg:x2="4.763cm" svg:y2="2.817cm"><text:p/></draw:line><draw:line text:anchor-type="char" draw:z-index="7" draw:name="Connecteur droit 7" draw:style-name="gr1" draw:text-style-name="P10" svg:x1="4.445cm" svg:y1="0.277cm" svg:x2="3.81cm" svg:y2="0.595cm"><text:p/></draw:line></text:p>
      <text:p text:style-name="Standard">V</text:p>
      <text:p text:style-name="Standard"/>
      <text:p text:style-name="Standard">V<text:tab/><text:tab/><text:tab/><text:tab/></text:p>
      <text:p text:style-name="Standard"/>
      <text:p text:style-name="Standard"><text:tab/><text:tab/><text:tab/><text:tab/><text:tab/></text:p>
      <text:p text:style-name="P4"/>
      <text:p text:style-name="P5">COMPTE RENDU DU COMITE HYGIENE, SECURITE ET CONDITIONS DE TRAVAIL CHS-CT du 14 Octobre 2019.</text:p>
      <text:p text:style-name="Standard"/>
      <text:p text:style-name="P6">*<text:span text:style-name="T7"> Au nom de l’intersyndicale une déclaration liminaire a été lue.</text:span></text:p>
      <text:p text:style-name="Standard">Les représentants du personnel au nom de l’intersyndicale ont renouvelé un droit d’alerte et de retrait pour l’ensemble des agents du Tarn et Garonne cela dans le contexte de la mise en place de la géographie revisitée.</text:p>
      <text:p text:style-name="Text_20_body">Ce droit d’alerte et de retrait avait été exercé par les organisations syndicales nationales lors du Comité Technique de Réseau du 3 octobre 2019.<text:line-break/>Il fait suite aux 5 suicides qui ont eu lieu dans notre administration depuis le mois de juin et l’annonce de cette géographie revisitée. Le dernier a eu lieu à Yvetot (76) par une collègue sur son lieu de travail.<text:line-break/>Cette démarche a été replacée dans le contexte de la dégradation de nos conditions de travail, des suppressions d’emplois et des constats alarmants des médecins du travail et des ISST dans leurs derniers rapports.</text:p>
      <text:p text:style-name="P7">Nous, agents <text:span text:style-name="T14">d</text:span><text:span text:style-name="T15">e</text:span><text:span text:style-name="T14"> </text:span>la DGFIP constituant une population à risque.</text:p>
      <text:p text:style-name="Text_20_body">Certes le droit d’alerte et de retrait est un droit individuel mais ces collègues ne sont plus là pour l’exercer. Il est donc de notre responsabilité de mettre nos directeurs devant leurs obligations légales de protéger les agents exerçant sous leur responsabilité.</text:p>
      <text:p text:style-name="Standard"/>
      <text:p text:style-name="Standard">Le Président a réagi à la déclaration liminaire. Il apporte les réponses suivantes :</text:p>
      <text:p text:style-name="Standard"/>
      <text:p text:style-name="Standard">- Toute période de changement pose des questions, le Président est conscient de la situation.</text:p>
      <text:p text:style-name="Standard">Il va prendre le temps de visiter l’ensemble des services et de s’impliquer personnellement l’espace de quelques heures sur le poste visité. Il reconnaît que le travail se complexifie.</text:p>
      <text:p text:style-name="Standard"/>
      <text:p text:style-name="Standard">- Il rajoute que l'avenir de la DGFIP n'est pas en danger malgré les menaces qui pèsent sur le recouvrement, le cadastre, la comptabilité publique ou le conseil aux collectivités suite aux différents projets en cours. Il considère que la suppression de la TH allège les charges et que l’accueil physique a diminué de 4000 unités par rapport à l’an dernier à date fixe ce qui va à l'encontre du constat effectué par les organisations syndicales.</text:p>
      <text:p text:style-name="Standard"/>
      <text:p text:style-name="Standard">La directeur a omis de nous parler de l'augmentation exponentielle des courriels, de la mobilisation de tous les agents des SIP et des EDR qui y sont affectés pour assurer la réception du public pendant cette campagne de réception des avis des impôts directs locaux qui les obligent à recevoir les contribuables bien après la fermeture à midi, de l'augmentation des contentieux fonciers suite à l'augmentation des anomalies BNDP et le retard pris dans la mise au point fiscale des documents d'arpentage au PTGC par manque de personnel.</text:p>
      <text:p text:style-name="Standard">La suppression partielle de la TH n'a pas allégé les tâches de l'assiette et on n'est pas sûr que cela allège le recouvrement du fait du maintien de la redevance audiovisuelle.</text:p>
      <text:p text:style-name="Standard">Surtout que dans la loi de finances pour 2020, le gouvernement annonce 1500 suppressions d'emplois notamment pour la création du PAS, la suppression de la TH. Mais dans le même <text:soft-page-break/>temps, il <text:span text:style-name="T15">crée</text:span><text:span text:style-name="T14"> </text:span>une nouvelle déclaration à faire par les propriétaires-loueurs pour la mise à jour des adresses fiscales de taxation à l'impôt sur le revenu.</text:p>
      <text:p text:style-name="Standard">Ils sont où les allègements de tâches !!!!</text:p>
      <text:p text:style-name="Standard">Il en est de même pour l'ensemble des services dont les équilibres ne tiennent qu'à un fil</text:p>
      <text:p text:style-name="Standard"/>
      <text:p text:style-name="Standard">Il considère que le discours des organisatio<text:span text:style-name="T14">n</text:span><text:span text:style-name="T15">s</text:span> syndicales est anxiogène et pour rassurer tous les agents concernés, il indique que la pérennité au moins jusqu'en 2026 des résidences de Caussade et Moissac dans la géographie revisitée est de nature à rassurer les agents concernés.</text:p>
      <text:p text:style-name="Standard">Donc chers collègues rassurez-vous, toutes les trésoreries mixtes seront supprimées, le conseil aux collectivités est confié à un pôle départemental, la comptabilité des collectivités sera assurée par des services industrialisés de validation des titres et de mandats. Enfin les services des impôts restant sur Moissac ne sont pas des antennes mais sont rattachés à ceux de Montauban. </text:p>
      <text:p text:style-name="Standard">Ayez confiance !!!!!! votre avenir est radieux !!</text:p>
      <text:p text:style-name="P6">Mais la lutte continue afin de s’opposer à la géographie revisitée !!!</text:p>
      <text:p text:style-name="P6"/>
      <text:p text:style-name="Standard"><text:span text:style-name="T9">* Information sur le risque nucléaire</text:span><text:span text:style-name="T3"> </text:span><text:span text:style-name="T10">: le périmètre de sécurité autour de la centrale de Golfech est porté de 10 kms à 20 kms, ainsi le CDFIP de Moissac est concerné comme le poste de Valence. Il doit être doté de comprimés d’iode en cas d’incident.</text:span></text:p>
      <text:p text:style-name="Standard"><text:span text:style-name="T9">* Information sur le radon</text:span><text:span text:style-name="T3"> : </text:span><text:span text:style-name="T10">Deuxième cause de cancer du poumon en France, un zonage des territoires à risque a</text:span><text:span text:style-name="T11"> </text:span><text:span text:style-name="T12">é</text:span><text:span text:style-name="T11">té </text:span><text:span text:style-name="T10">réalisé. Aucun bâtiment utilisé par </text:span><text:span text:style-name="T11">la </text:span><text:span text:style-name="T10">DGFIP dans le Tarn et Garonne <text:s/>n’est concerné.</text:span></text:p>
      <text:p text:style-name="P6">*<text:span text:style-name="T7"> Le précédent CHS-CT du 21 juin 2019 est approuvé par l’ensemble des membres titulaires.</text:span></text:p>
      <text:p text:style-name="Standard"/>
      <text:p text:style-name="P6">*<text:span text:style-name="T7"> La nouvelle campagne du DUERP-PAP <text:s/>débutera de janvier à mars 2020 pour la collecte des situations à risque auprès des agents via les chefs de service.</text:span></text:p>
      <text:p text:style-name="Standard">Les groupes de travail finaliseront le travail de mai à juin 2020.</text:p>
      <text:p text:style-name="Standard">Les acteurs de la prévention ont tous soulignés le désintérêt croissant des agents pour le DUERP. M RENDA indique qu'il faut maintenant parler du travail réel dans le DUERP et pas des ressentis.</text:p>
      <text:p text:style-name="Standard">Mais comment parler du<text:span text:style-name="T14"> tr</text:span><text:span text:style-name="T15">av</text:span><text:span text:style-name="T14">ail </text:span>réel dans la mesure où le document de travail <text:span text:style-name="T15">lui-même</text:span><text:span text:style-name="T14"> </text:span>ne veut pas l'aborder.</text:p>
      <text:p text:style-name="Standard">Il faut d'abord rappeler la définition du <text:span text:style-name="T2">travail réel</text:span> = activité déployée par le salarié pour répondre à la prescription de l'employeur: partie souvent invisible du <text:span text:style-name="T2">travail</text:span>. Le <text:span text:style-name="T2">travail réel</text:span> est différent du <text:span text:style-name="T2">travail</text:span> <text:span text:style-name="T3">prescrit</text:span> et c'est là la difficulté car la Direction Générale ne veut surtout pas évaluer le travail réel car cela lui permet de continuer les suppressions d'emploi en continuant de prescrire les mêmes tâches.</text:p>
      <text:p text:style-name="Standard">D'ailleurs il existe un outil pour cela les fiches de postes !! Qui s'en préoccupe, qui les <text:span text:style-name="T14">met</text:span><text:span text:style-name="T13"> </text:span>à jour, personne !! Donc le DUERP caution de la Direction Générale a de beaux jours devant lui.</text:p>
      <text:p text:style-name="Standard"/>
      <text:p text:style-name="Standard"><text:span text:style-name="T3">*</text:span><text:span text:style-name="T9"> Les échanges sur la Trésorerie de Valence d’Agen</text:span><text:span text:style-name="T3"> </text:span>ont pris du temps. La visite du Médecin de prévention et l’ISST a été mal perçue par les collègues sur place.</text:p>
      <text:p text:style-name="Standard">Visiblement un manque de communication reste à combler entre la direction et les intervenants sur le site de Valence d’Agen.</text:p>
      <text:p text:style-name="Standard">Cette situation est le révélateur du climat de tension qui existe dans tous les services. Tout peut basculer à cause d'un événement extérieur comme un incendie. C'est la confirmation que notre déclaration liminaire s'inscrit tout à fait dans le climat social qui existe dans les services, ainsi même les acteurs de la prévention peuvent faire les frais de cette situation.</text:p>
      <text:p text:style-name="Standard"/>
      <text:p text:style-name="Standard"><text:span text:style-name="T3">* </text:span><text:span text:style-name="T9">Le budget sera limité à 36 245 € cette année.</text:span><text:span text:style-name="T3"> </text:span>Le solde sera utilisé à l’achat de petits matériels comme des stores, des fauteuils, des repose-pieds ou lampadaires. Pour Albasud afin de régler les problèmes de chauffage sur le premier box d’accueil, l’idée de l’installation d’un rideau d’air chaud n’a pas été retenue. Une étude complémentaire est en cours. Le portillon de l’entrée sera doté d’une fermeture électrique de la gâche par digicod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Mangal1" svg:font-family="Mangal"/>
    <style:font-face style:name="Courier New" svg:font-family="'Courier New'" style:font-family-generic="modern"/>
    <style:font-face style:name="MS Mincho" svg:font-family="'MS Mincho', 'ＭＳ 明朝'" style:font-family-generic="modern"/>
    <style:font-face style:name="Lucida Grande" svg:font-family="'Lucida Grande'" style:font-pitch="variable"/>
    <style:font-face style:name="Mangal" svg:font-family="Mangal" style:font-pitch="variable"/>
    <style:font-face style:name="Microsoft YaHei" svg:font-family="'Microsoft YaHei'" style:font-pitch="variable"/>
    <style:font-face style:name="Cambria" svg:font-family="Cambria" style:font-family-generic="roman" style:font-pitch="variable"/>
    <style:font-face style:name="Liberation Serif" svg:font-family="'Liberation Serif'"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Times" svg:font-family="Times, 'Times New Roman'" style:font-family-generic="roman" style:font-pitch="variable"/>
    <style:font-face style:name="Lucida Calligraphy" svg:font-family="'Lucida Calligraphy'" style:font-family-generic="script" style:font-pitch="variable"/>
    <style:font-face style:name="Arial" svg:font-family="Arial" style:font-family-generic="swiss" style:font-pitch="variable"/>
    <style:font-face style:name="Arial1" svg:font-family="Arial"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fr" fo:country="FR" style:letter-kerning="true" style:font-name-asian="SimSun" style:font-size-asian="10.5pt" style:language-asian="zh" style:country-asian="CN"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Liberation Serif" fo:font-size="12pt" fo:language="fr" fo:country="FR" style:font-name-asian="SimSun" style:font-size-asian="10.5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style:font-name="Cambria" fo:font-family="Cambria" style:font-family-generic="roman" style:font-pitch="variable" fo:font-size="12pt" fo:language="fr" fo:country="FR" style:font-name-asian="MS Mincho" style:font-family-asian="'MS Mincho', 'ＭＳ 明朝'" style:font-family-generic-asian="modern"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Arial" fo:font-family="Arial" style:font-family-generic="swiss" style:font-pitch="variable" fo:font-size="14pt" style:font-name-asian="Microsoft YaHei" style:font-family-asian="'Microsoft YaHei'" style:font-pitch-asian="variable" style:font-size-asian="14pt" style:font-name-complex="Mangal" style:font-family-complex="Mangal"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style>
    <style:style style:name="List" style:family="paragraph" style:parent-style-name="Text_20_body" style:class="list">
      <style:text-properties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1" style:font-family-complex="Mangal"/>
    </style:style>
    <style:style style:name="Texte_20_de_20_bulles" style:display-name="Texte de bulles" style:family="paragraph" style:parent-style-name="Standard">
      <style:text-properties style:font-name="Lucida Grande" fo:font-family="'Lucida Grande'" style:font-pitch="variable" fo:font-size="9pt" style:font-size-asian="9pt" style:font-name-complex="Lucida Grande" style:font-family-complex="'Lucida Grande'" style:font-pitch-complex="variable" style:font-size-complex="9pt"/>
    </style:style>
    <style:style style:name="Footer" style:family="paragraph" style:parent-style-name="Standard" style:class="extra">
      <style:text-properties fo:language="none" fo:country="none"/>
    </style:style>
    <style:style style:name="Sans_20_interligne" style:display-name="Sans interligne" style:family="paragraph">
      <style:paragraph-properties fo:orphans="2" fo:widows="2" fo:hyphenation-ladder-count="no-limit"/>
      <style:text-properties style:use-window-font-color="true" style:font-name="Cambria" fo:font-family="Cambria" style:font-family-generic="roman" style:font-pitch="variable" fo:font-size="12pt" fo:language="fr" fo:country="FR" style:font-name-asian="MS Mincho" style:font-family-asian="'MS Mincho', 'ＭＳ 明朝'" style:font-family-generic-asian="modern" style:font-size-asian="12pt" style:language-asian="zh" style:country-asian="CN" style:font-name-complex="Times New Roman" style:font-family-complex="'Times New Roman'" style:font-family-generic-complex="roman" style:font-pitch-complex="variable" style:font-size-complex="12pt" style:language-complex="ar" style:country-complex="SA" fo:hyphenate="false" fo:hyphenation-remain-char-count="2" fo:hyphenation-push-char-count="2"/>
    </style:style>
    <style:style style:name="Header" style:family="paragraph" style:parent-style-name="Standard" style:class="extra">
      <style:text-properties fo:language="none" fo:country="none"/>
    </style:style>
    <style:style style:name="Normal_20__28_Web_29_" style:display-name="Normal (Web)" style:family="paragraph" style:parent-style-name="Standard">
      <style:paragraph-properties fo:margin-top="0.494cm" fo:margin-bottom="0.494cm" loext:contextual-spacing="false"/>
      <style:text-properties style:font-name="Times" fo:font-family="Times, 'Times New Roman'" style:font-family-generic="roman" style:font-pitch="variable" fo:font-size="10pt" style:font-size-asian="10pt" style:font-name-complex="Times" style:font-family-complex="Times, 'Times New Roman'" style:font-family-generic-complex="roman" style:font-pitch-complex="variable" style:font-size-complex="10pt"/>
    </style:style>
    <style:style style:name="Contenu_20_du_20_cadre" style:display-name="Contenu du cadre" style:family="paragraph" style:parent-style-name="Text_20_body"/>
    <style:style style:name="Frame_20_contents" style:display-name="Frame contents" style:family="paragraph" style:parent-style-name="Standard" style:class="extra"/>
    <style:style style:name="WW8Num1z0" style:family="text">
      <style:text-properties style:font-name="Symbol" fo:font-family="Symbol" style:font-family-generic="roman" style:font-pitch="variable" fo:font-size="12pt" style:font-name-asian="MS Mincho" style:font-family-asian="'MS Mincho', 'ＭＳ 明朝'" style:font-family-generic-asian="modern" style:font-size-asian="12pt" style:font-name-complex="Times New Roman" style:font-family-complex="'Times New Roman'" style:font-family-generic-complex="roman" style:font-pitch-complex="variable" style:font-size-complex="10pt"/>
    </style:style>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Police_20_par_20_défaut" style:display-name="Police par défaut" style:family="text"/>
    <style:style style:name="Texte_20_de_20_bulles_20_Car" style:display-name="Texte de bulles Car" style:family="text">
      <style:text-properties style:font-name="Lucida Grande" fo:font-family="'Lucida Grande'" style:font-pitch="variable" fo:font-size="9pt" fo:language="fr" fo:country="FR" style:font-size-asian="9pt" style:font-name-complex="Lucida Grande" style:font-family-complex="'Lucida Grande'" style:font-pitch-complex="variable" style:font-size-complex="9pt"/>
    </style:style>
    <style:style style:name="Pied_20_de_20_page_20_Car" style:display-name="Pied de page Car" style:family="text">
      <style:text-properties fo:font-size="12pt" style:font-size-asian="12pt" style:font-size-complex="12pt"/>
    </style:style>
    <style:style style:name="Page_20_Number" style:display-name="Page Number" style:family="text"/>
    <style:style style:name="En-tête_20_Car" style:display-name="En-tête Car" style:family="text">
      <style:text-properties fo:font-size="12pt" style:font-size-asian="12pt" style:font-size-complex="12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margin-left="0cm" fo:margin-right="0.635cm" fo:text-indent="0cm" style:auto-text-indent="false"/>
    </style:style>
    <style:style style:name="MT1" style:family="text"/>
    <style:style style:name="Mfr1" style:family="graphic" style:parent-style-name="Frame">
      <style:graphic-properties style:wrap="dynamic" style:number-wrapped-paragraphs="no-limit" style:vertical-pos="from-top" style:vertical-rel="paragraph" style:horizontal-pos="from-left" style:horizontal-rel="page" fo:padding="0.002cm" fo:border="none"/>
    </style:style>
    <style:page-layout style:name="Mpm1">
      <style:page-layout-properties fo:page-width="21.001cm" fo:page-height="29.7cm" style:num-format="1" style:print-orientation="portrait" fo:margin-top="0.9cm" fo:margin-bottom="0.9cm" fo:margin-left="1.752cm" fo:margin-right="1.799cm" style:writing-mode="lr-tb" style:layout-grid-color="#c0c0c0" style:layout-grid-lines="26" style:layout-grid-base-height="1.058cm" style:layout-grid-ruby-height="0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1.002cm" fo:margin-left="0cm" fo:margin-right="0cm" fo:margin-top="0.903cm" style:dynamic-spacing="true"/>
      </style:footer-style>
    </style:page-layout>
  </office:automatic-styles>
  <office:master-styles>
    <style:master-page style:name="Standard" style:page-layout-name="Mpm1">
      <style:footer>
        <text:p text:style-name="MP1"><draw:frame draw:style-name="Mfr1" draw:name="Cadre2" text:anchor-type="char" svg:x="18.777cm" svg:y="0.002cm" svg:width="0.496cm" svg:height="0.49cm" draw:z-index="1"><draw:text-box><text:p text:style-name="Footer"><text:span text:style-name="Page_20_Number"><text:page-number text:select-page="current">2</text:page-number></text:span></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LAURENCE FERRIERES</meta:initial-creator>
    <meta:creation-date>2014-12-02T00:58:00</meta:creation-date>
    <dc:date>2019-11-05T09:08:52.334000000</dc:date>
    <meta:print-date>2014-02-27T18:33:00</meta:print-date>
    <meta:editing-cycles>17</meta:editing-cycles>
    <meta:editing-duration>P23DT23H34M24S</meta:editing-duration>
    <meta:generator>LibreOffice/5.2.6.2.lin14$Windows_X86_64 LibreOffice_project/400a73dccc19d8755009a727dbe5934dbf46d0c8</meta:generator>
    <meta:document-statistic meta:table-count="0" meta:image-count="1" meta:object-count="0" meta:page-count="2" meta:paragraph-count="37" meta:word-count="1151" meta:character-count="6850" meta:non-whitespace-character-count="5723"/>
  </office:meta>
</office:document-meta>
</file>