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2000000900000EE300000C883D2B1A39EA9CDEF5.svm" manifest:media-type=""/>
  <manifest:file-entry manifest:full-path="Pictures/1000020100000107000000AAC0623DE15F5B57DD.png" manifest:media-type="image/png"/>
  <manifest:file-entry manifest:full-path="Pictures/100002010000007A0000007A1F0E263F59E51357.png" manifest:media-type="image/png"/>
  <manifest:file-entry manifest:full-path="Pictures/20000008000011FC00001604B109226E40A03AD5.wmf" manifest:media-type="image/x-wmf"/>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Mono" svg:font-family="'Liberation Mono'"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size="14pt" style:font-size-asian="14pt" style:font-size-complex="14pt"/>
    </style:style>
    <style:style style:name="P2" style:family="paragraph" style:parent-style-name="Standard">
      <style:text-properties fo:font-size="16pt" fo:font-weight="bold" officeooo:rsid="000dc11a" officeooo:paragraph-rsid="00186a8a" style:font-size-asian="16pt" style:font-weight-asian="bold" style:font-size-complex="16pt" style:font-weight-complex="bold"/>
    </style:style>
    <style:style style:name="P3" style:family="paragraph" style:parent-style-name="Standard">
      <style:paragraph-properties fo:text-align="justify" style:justify-single-word="false"/>
      <style:text-properties officeooo:rsid="000dc11a" officeooo:paragraph-rsid="00186a8a"/>
    </style:style>
    <style:style style:name="P4" style:family="paragraph" style:parent-style-name="Standard">
      <style:paragraph-properties fo:text-align="justify" style:justify-single-word="false"/>
      <style:text-properties officeooo:rsid="000dc11a" officeooo:paragraph-rsid="0020363a"/>
    </style:style>
    <style:style style:name="P5" style:family="paragraph" style:parent-style-name="Standard">
      <style:paragraph-properties fo:text-align="justify" style:justify-single-word="false"/>
      <style:text-properties officeooo:rsid="000dc11a" officeooo:paragraph-rsid="0021556a"/>
    </style:style>
    <style:style style:name="P6" style:family="paragraph" style:parent-style-name="Standard">
      <style:paragraph-properties fo:text-align="justify" style:justify-single-word="false"/>
      <style:text-properties officeooo:rsid="0020363a" officeooo:paragraph-rsid="0020363a"/>
    </style:style>
    <style:style style:name="P7" style:family="paragraph" style:parent-style-name="Standard">
      <style:paragraph-properties fo:text-align="justify" style:justify-single-word="false"/>
      <style:text-properties fo:font-weight="bold" officeooo:rsid="000dc11a" officeooo:paragraph-rsid="001a6799" style:font-weight-asian="bold" style:font-weight-complex="bold"/>
    </style:style>
    <style:style style:name="P8" style:family="paragraph" style:parent-style-name="Standard">
      <style:paragraph-properties fo:text-align="justify" style:justify-single-word="false"/>
      <style:text-properties fo:font-weight="bold" officeooo:rsid="000dc11a" officeooo:paragraph-rsid="00186a8a" style:font-weight-asian="bold" style:font-weight-complex="bold"/>
    </style:style>
    <style:style style:name="P9" style:family="paragraph" style:parent-style-name="Standard">
      <style:paragraph-properties fo:text-align="justify" style:justify-single-word="false"/>
      <style:text-properties fo:font-weight="bold" officeooo:rsid="000dc11a" officeooo:paragraph-rsid="0021b466" style:font-weight-asian="bold" style:font-weight-complex="bold"/>
    </style:style>
    <style:style style:name="P10" style:family="paragraph" style:parent-style-name="Standard">
      <style:paragraph-properties fo:text-align="justify" style:justify-single-word="false"/>
      <style:text-properties fo:font-weight="bold" officeooo:rsid="0021556a" officeooo:paragraph-rsid="0021556a" style:font-weight-asian="bold" style:font-weight-complex="bold"/>
    </style:style>
    <style:style style:name="P11" style:family="paragraph" style:parent-style-name="Standard">
      <style:paragraph-properties fo:text-align="justify" style:justify-single-word="false"/>
      <style:text-properties fo:font-weight="bold" officeooo:rsid="0021556a" officeooo:paragraph-rsid="0021b466" style:font-weight-asian="bold" style:font-weight-complex="bold"/>
    </style:style>
    <style:style style:name="P12" style:family="paragraph" style:parent-style-name="Standard">
      <style:paragraph-properties fo:text-align="justify" style:justify-single-word="false"/>
      <style:text-properties fo:font-weight="bold" officeooo:rsid="0021b466" officeooo:paragraph-rsid="0021b466" style:font-weight-asian="bold" style:font-weight-complex="bold"/>
    </style:style>
    <style:style style:name="P13" style:family="paragraph" style:parent-style-name="Standard">
      <style:paragraph-properties fo:text-align="justify" style:justify-single-word="false"/>
      <style:text-properties fo:font-weight="bold" officeooo:rsid="00230e84" officeooo:paragraph-rsid="00230e84" style:font-weight-asian="bold" style:font-weight-complex="bold"/>
    </style:style>
    <style:style style:name="P14" style:family="paragraph" style:parent-style-name="Standard">
      <style:paragraph-properties fo:text-align="justify" style:justify-single-word="false"/>
      <style:text-properties fo:font-weight="normal" officeooo:rsid="0021556a" officeooo:paragraph-rsid="0021b466" style:font-weight-asian="normal" style:font-weight-complex="normal"/>
    </style:style>
    <style:style style:name="P15" style:family="paragraph" style:parent-style-name="Standard">
      <style:paragraph-properties fo:text-align="justify" style:justify-single-word="false"/>
      <style:text-properties fo:font-weight="normal" officeooo:rsid="0021556a" officeooo:paragraph-rsid="0026f0db" style:font-weight-asian="normal" style:font-weight-complex="normal"/>
    </style:style>
    <style:style style:name="P16" style:family="paragraph" style:parent-style-name="Standard">
      <style:paragraph-properties fo:text-align="justify" style:justify-single-word="false"/>
      <style:text-properties style:text-underline-style="solid" style:text-underline-width="auto" style:text-underline-color="font-color" officeooo:rsid="0021b466" officeooo:paragraph-rsid="0021b466"/>
    </style:style>
    <style:style style:name="P17" style:family="paragraph" style:parent-style-name="Standard">
      <style:paragraph-properties fo:text-align="justify" style:justify-single-word="false"/>
      <style:text-properties fo:font-size="12pt" fo:font-weight="bold" officeooo:rsid="000dc11a" officeooo:paragraph-rsid="00186a8a" style:font-size-asian="12pt" style:font-weight-asian="bold" style:font-size-complex="12pt" style:font-weight-complex="bold"/>
    </style:style>
    <style:style style:name="P18" style:family="paragraph" style:parent-style-name="Standard">
      <style:text-properties fo:font-size="12pt" fo:font-weight="bold" officeooo:rsid="000dc11a" officeooo:paragraph-rsid="00186a8a" style:font-size-asian="10.5pt" style:font-weight-asian="bold" style:font-size-complex="12pt" style:font-weight-complex="bold"/>
    </style:style>
    <style:style style:name="P19" style:family="paragraph" style:parent-style-name="Standard">
      <style:text-properties fo:font-size="10pt" officeooo:paragraph-rsid="00186a8a" style:font-size-asian="8.75pt" style:font-size-complex="10pt"/>
    </style:style>
    <style:style style:name="P20" style:family="paragraph" style:parent-style-name="Preformatted_20_Text">
      <style:paragraph-properties fo:margin-top="0cm" fo:margin-bottom="0.499cm" loext:contextual-spacing="false"/>
      <style:text-properties officeooo:rsid="000dc11a"/>
    </style:style>
    <style:style style:name="P21" style:family="paragraph" style:parent-style-name="Preformatted_20_Text">
      <style:text-properties officeooo:paragraph-rsid="00230e84"/>
    </style:style>
    <style:style style:name="P22" style:family="paragraph" style:parent-style-name="Preformatted_20_Text">
      <style:text-properties officeooo:paragraph-rsid="0023903f"/>
    </style:style>
    <style:style style:name="P23" style:family="paragraph" style:parent-style-name="Standard">
      <style:paragraph-properties fo:text-align="justify" style:justify-single-word="false"/>
      <style:text-properties fo:color="#000000" fo:font-weight="normal" officeooo:rsid="0021556a" officeooo:paragraph-rsid="0026f0db" style:font-weight-asian="normal" style:font-weight-complex="normal"/>
    </style:style>
    <style:style style:name="P24" style:family="paragraph" style:parent-style-name="Standard">
      <style:paragraph-properties fo:text-align="justify" style:justify-single-word="false"/>
      <style:text-properties fo:color="#000000" fo:font-weight="bold" officeooo:rsid="0021556a" officeooo:paragraph-rsid="0021556a" style:font-weight-asian="bold" style:font-weight-complex="bold"/>
    </style:style>
    <style:style style:name="T1" style:family="text">
      <style:text-properties officeooo:rsid="00186a8a"/>
    </style:style>
    <style:style style:name="T2" style:family="text">
      <style:text-properties officeooo:rsid="001a6799"/>
    </style:style>
    <style:style style:name="T3" style:family="text">
      <style:text-properties officeooo:rsid="001b849f"/>
    </style:style>
    <style:style style:name="T4" style:family="text">
      <style:text-properties officeooo:rsid="001c9fbc"/>
    </style:style>
    <style:style style:name="T5" style:family="text">
      <style:text-properties officeooo:rsid="001e151a"/>
    </style:style>
    <style:style style:name="T6" style:family="text">
      <style:text-properties officeooo:rsid="0020363a"/>
    </style:style>
    <style:style style:name="T7" style:family="text">
      <style:text-properties fo:font-weight="bold" style:font-weight-asian="bold" style:font-weight-complex="bold"/>
    </style:style>
    <style:style style:name="T8" style:family="text">
      <style:text-properties fo:font-weight="bold" officeooo:rsid="00230e84" style:font-weight-asian="bold" style:font-weight-complex="bold"/>
    </style:style>
    <style:style style:name="T9" style:family="text">
      <style:text-properties style:text-underline-style="solid" style:text-underline-width="auto" style:text-underline-color="font-color"/>
    </style:style>
    <style:style style:name="T10" style:family="text">
      <style:text-properties style:text-underline-style="solid" style:text-underline-width="auto" style:text-underline-color="font-color" officeooo:rsid="0021b466"/>
    </style:style>
    <style:style style:name="T11" style:family="text">
      <style:text-properties officeooo:rsid="0021b466"/>
    </style:style>
    <style:style style:name="T12" style:family="text">
      <style:text-properties officeooo:rsid="00230e84"/>
    </style:style>
    <style:style style:name="T13" style:family="text">
      <style:text-properties fo:color="#000000"/>
    </style:style>
    <style:style style:name="T14" style:family="text">
      <style:text-properties fo:color="#000000" style:text-underline-style="none"/>
    </style:style>
    <style:style style:name="T15" style:family="text">
      <style:text-properties fo:color="#000000" style:text-underline-style="none" officeooo:rsid="00230e84"/>
    </style:style>
    <style:style style:name="T16" style:family="text">
      <style:text-properties fo:color="#000000" officeooo:rsid="0025e99a"/>
    </style:style>
    <style:style style:name="T17" style:family="text">
      <style:text-properties fo:color="#000000" officeooo:rsid="001a6799"/>
    </style:style>
    <style:style style:name="T18" style:family="text">
      <style:text-properties fo:color="#000000" officeooo:rsid="0026f0db"/>
    </style:style>
    <style:style style:name="T19" style:family="text">
      <style:text-properties fo:color="#000000" officeooo:rsid="0029df0c"/>
    </style:style>
    <style:style style:name="T20" style:family="text">
      <style:text-properties officeooo:rsid="0023903f"/>
    </style:style>
    <style:style style:name="T21" style:family="text">
      <style:text-properties fo:font-size="13pt" style:text-underline-style="solid" style:text-underline-width="auto" style:text-underline-color="font-color" fo:font-weight="bold" style:font-size-asian="13pt" style:font-weight-asian="bold" style:font-size-complex="13pt" style:font-weight-complex="bold"/>
    </style:style>
    <style:style style:name="T22" style:family="text">
      <style:text-properties officeooo:rsid="0026f0db"/>
    </style:style>
    <style:style style:name="T23" style:family="text">
      <style:text-properties fo:color="#00ccff"/>
    </style:style>
    <style:style style:name="T24" style:family="text">
      <style:text-properties fo:color="#00ccff" officeooo:rsid="0025e99a"/>
    </style:style>
    <style:style style:name="T25" style:family="text">
      <style:text-properties fo:color="#00ccff" officeooo:rsid="001a6799"/>
    </style:style>
    <style:style style:name="T26" style:family="text">
      <style:text-properties fo:color="#00ccff" officeooo:rsid="0026f0db"/>
    </style:style>
    <style:style style:name="T27" style:family="text">
      <style:text-properties fo:color="#00ccff" officeooo:rsid="00289d8e"/>
    </style:style>
    <style:style style:name="T28" style:family="text">
      <style:text-properties fo:color="#00ccff" officeooo:rsid="0029df0c"/>
    </style:style>
    <style:style style:name="T29" style:family="text">
      <style:text-properties fo:color="#00ccff" officeooo:rsid="002b3900"/>
    </style:style>
    <style:style style:name="T30" style:family="text">
      <style:text-properties officeooo:rsid="00289d8e"/>
    </style:style>
    <style:style style:name="T31" style:family="text">
      <style:text-properties officeooo:rsid="0029df0c"/>
    </style:style>
    <style:style style:name="T32" style:family="text">
      <style:text-properties officeooo:rsid="002b3900"/>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draw:frame draw:style-name="fr1" draw:name="Image1" text:anchor-type="paragraph" svg:x="12.841cm" svg:y="0.67cm" svg:width="3.36cm" svg:height="2.829cm" draw:z-index="1"><draw:image xlink:href="Pictures/2000000900000EE300000C883D2B1A39EA9CDEF5.svm" xlink:type="simple" xlink:show="embed" xlink:actuate="onLoad"/></draw:frame><draw:frame draw:style-name="fr2" draw:name="Picture 1" text:anchor-type="as-char" svg:y="0.37cm" svg:width="4.845cm" style:rel-width="scale" svg:height="2.708cm" style:rel-height="scale" draw:z-index="0"><draw:image xlink:href="Pictures/1000020100000107000000AAC0623DE15F5B57DD.png" xlink:type="simple" xlink:show="embed" xlink:actuate="onLoad"/></draw:frame> <text:s text:c="6"/><draw:frame draw:style-name="fr2" draw:name="Image 9" text:anchor-type="as-char" svg:y="0.397cm" svg:width="2.408cm" style:rel-width="scale" svg:height="2.514cm" style:rel-height="scale" draw:z-index="2"><draw:image xlink:href="Pictures/100002010000007A0000007A1F0E263F59E51357.png" xlink:type="simple" xlink:show="embed" xlink:actuate="onLoad"/></draw:frame> <text:s text:c="9"/><draw:frame draw:style-name="fr2" draw:name="Picture 13" text:anchor-type="as-char" svg:y="0.34cm" svg:width="2.993cm" style:rel-width="scale" svg:height="2.559cm" style:rel-height="scale" draw:z-index="3"><draw:image xlink:href="Pictures/20000008000011FC00001604B109226E40A03AD5.wmf" xlink:type="simple" xlink:show="embed" xlink:actuate="onLoad"/></draw:frame> <text:s text:c="5"/></text:p>
      <text:p text:style-name="Standard"/>
      <text:p text:style-name="P1"><text:s text:c="92"/><text:span text:style-name="T4">Montauban 19 octobre 2019</text:span></text:p>
      <text:p text:style-name="P2">Aux élus des communes relevant de<text:span text:style-name="T1">s </text:span><text:s/>trésorerie<text:span text:style-name="T1">s <text:s/></text:span><text:s/>d<text:span text:style-name="T1">u Tarn <text:s/>et Garonne</text:span></text:p>
      <text:p text:style-name="P18"/>
      <text:p text:style-name="P3">Madame, Monsieur ,</text:p>
      <text:p text:style-name="P3"/>
      <text:p text:style-name="P3">Vous êtes élu<text:span text:style-name="T6">(e)</text:span> de territoires ruraux et connaissez mieux que quiconque l’impact de la disparition des services <text:s/>publics de proximité sur la vie locale.</text:p>
      <text:p text:style-name="P3"/>
      <text:p text:style-name="P3">Combien de fermetures d’écoles, de postes, de centres de secours ont entraîné ensuite la disparition des commerces de proximité? Et comment assurer l’attractivité d’un village quand tous les services ont déserté?</text:p>
      <text:p text:style-name="P3">Vous connaissez l<text:span text:style-name="T11">es </text:span>habitants de votre commune, le plus souvent personnellement, et savez, comme nous, que nombreux sont celles et ceux qui n’ont pas la possibilité de réaliser leurs démarches administratives sur <text:span text:style-name="T22">i</text:span>nternet, faute d’équipement, mais aussi tout simplement faute d’habitude… </text:p>
      <text:p text:style-name="P3">Et il ne suffit pas de savoir se connecter sur Internet pour réussir à déposer, sans erreur, sa déclaration de revenus en ligne…</text:p>
      <text:p text:style-name="P3">Vous savez aussi combien il est rassurant pour les usagers, à commencer par les plus fragiles, d’avoir face à eux <text:s/>une personne en mesure de leur indiquer la manière de renseigner un document.</text:p>
      <text:p text:style-name="P3"/>
      <text:p text:style-name="P17">En tant q<text:span text:style-name="T6">ue fonctionnaires</text:span> des finances publiques, nous avons pour principale préoccupation de rendre un service <text:span text:style-name="T1">pu</text:span>blic de qualité, gratuit et accessible à toutes et tous.</text:p>
      <text:p text:style-name="P17"/>
      <text:p text:style-name="P3">Nous venons vers vous aujourd’hui pour vous alerter sur les conséquences du projet de restructuration des <text:s/>services préparé par la direction départementale des finances publiques d<text:span text:style-name="T1">u TARN ET GARONNE</text:span>. </text:p>
      <text:p text:style-name="P3"/>
      <text:p text:style-name="P8">Le directeur envisage en effet de fermer <text:span text:style-name="T16">10</text:span><text:span text:style-name="T13"> trésoreries, </text:span><text:span text:style-name="T17">sur 12.</text:span></text:p>
      <text:p text:style-name="P3">Vous avez peut-être à l’esprit que, de 20<text:span text:style-name="T2">09 à 2018 <text:s/>c’est pas moins <text:s/>de 71 emplois supprimés au sein de notre administration dans le Tarn et Garonne. Par ailleurs</text:span>, la direction départementale a <text:span text:style-name="T2">fusionné l</text:span>es services de la publicité foncière de <text:span text:style-name="T2">Moissac et Montauban.</text:span></text:p>
      <text:p text:style-name="P16">Les suppressions d’emplois continueront chaque année, cela est annoncé !</text:p>
      <text:p text:style-name="P3"/>
      <text:p text:style-name="P4"><text:span text:style-name="T18">Dans la géographie revisitée du département, l</text:span>e directeur <text:span text:style-name="T11">départemental annonce une augmentation des accueils de proximité : </text:span>multiplication des points d’accueil au sein des maisons de service au <text:s/>public (MSAP) ou maisons France Service (MFS).</text:p>
      <text:p text:style-name="P4"><text:span text:style-name="T6">Sur la carte de la direction,</text:span> <text:span text:style-name="T2">ces points bleus sont au nombre de 32</text:span>. </text:p>
      <text:p text:style-name="P6">Pour rester courtois : <text:span text:style-name="T21">il s’agit d’une « vérité » déguisée !</text:span></text:p>
      <text:p text:style-name="P4"/>
      <text:p text:style-name="P7">Il n’y aura en effet : <text:span text:style-name="T2">au</text:span>cun agent des finances dans ces points de contact. L’employé de mairie ou l’animateur de la MSAP <text:span text:style-name="T6">ou MFS</text:span> disposera simplement des coordonnées d’un référent à la DDFIP. Il ne pourra pas répondre aux questions des usagers. </text:p>
      <text:p text:style-name="P7"/>
      <text:p text:style-name="P14">Il faut ajouter que la création de 2 services de gestion comptable à Caussade et à Moissac en lieu et place de la suppression des <text:span text:style-name="T18">10</text:span><text:span text:style-name="T13"> trésoreries </text:span>n’apportera pas aux usagers et aux élus le service qu’ils peuvent attendre d’un vrai service public : </text:p>
      <text:p text:style-name="P11"><text:span text:style-name="T11">O</text:span>n ne sait pas encore si ces 2 services seront ouverts au public : <text:span text:style-name="T11">en effet la « philosophie » de </text:span><text:soft-page-break/><text:span text:style-name="T11">cette géographie revisitée est de séparer l’accueil de la gestion ! Les administrés devront aller dans les MSAP ou MFS pour tout problème relevant d’une facture du secteur public local. Ou alors régler chez le </text:span><text:span text:style-name="T10">buraliste</text:span><text:span text:style-name="T11"> dès juin 2020 puisque le 0 « cash » est prévu à cette date à la DGFIP ! </text:span></text:p>
      <text:p text:style-name="P11"><text:span text:style-name="T11">I</text:span>ls traiteront des opérations de masse (visa des mandats, etc.) et nombre de rejets d’opérations sont à prévoir, <text:span text:style-name="T11">les échanges entre trésoreries et secrétaires sauteront de facto</text:span>.</text:p>
      <text:p text:style-name="P12">Une équipe de cadres A+ aura vocation à arpenter le territoire pour fournir entre autres des analyses financières aux élus mais sans véritable affectation à une commune.</text:p>
      <text:p text:style-name="P9"/>
      <text:p text:style-name="P15">Dans le même temps, les services des impôts des particuliers (SIP) et les services des impôts des entreprises (SIE) de Montauban et de Moissac vont fusionner !</text:p>
      <text:p text:style-name="P23">Pour rassurer les personnels et les élus, il y aura fusion mais les 2 sites resteront avec un seul <text:span text:style-name="T22">responsable départemental</text:span> pour le SIP et un seul pour le SIE : un SIP et un SIE sur 2 <text:span text:style-name="T32">communes</text:span> <text:span text:style-name="T32">différentes</text:span>!!! Il ne faut surtout pas parler d’antenne<text:span text:style-name="T22">s</text:span> à Moissac <text:span text:style-name="T32">car </text:span>elles ont <text:span text:style-name="T22">d’habitude vocation à</text:span> disparaître.</text:p>
      <text:p text:style-name="P15"/>
      <text:p text:style-name="P10">Soyons clairs : quel bénéfice la DGFIP peut-elle retirer de cette mesure à part l’économie de 2 comptables et un dysfonctionnement <text:span text:style-name="T9">certain </text:span>des services puisque le site de Montauban aura en charge toute la comptabilité sans afflux d’agents supplémentaires, les emplois restant à Moissac ?</text:p>
      <text:p text:style-name="P24">A<text:span text:style-name="T31">ucun</text:span>, ce ne sera pas gérable et la disparition de<text:span text:style-name="T30">s </text:span>antenne<text:span text:style-name="T30">s</text:span> de Moissac <text:span text:style-name="T30">sont</text:span> bien programmée<text:span text:style-name="T30">s</text:span> !</text:p>
      <text:p text:style-name="P5"/>
      <text:p text:style-name="P3"><text:span text:style-name="T12">P</text:span>our faire face à la colère des élus locaux, le ministre des comptes publics, Monsieur Gérald Darmanin, s’est engagé à ne pas fermer de trésorerie <text:span text:style-name="T7">en 2020 </text:span>si les élus locaux n’y sont pas favorables. <text:span text:style-name="T8">Or, dans le 82, les disparitions des trésoreries sont prévues au 01/01/2021 ! Et au niveau national également pour la plus grande partie !</text:span></text:p>
      <text:p text:style-name="P13">Dans le 82, seul le SIE de Moissac sera fusionné au 01/01/2020.</text:p>
      <text:p text:style-name="P13"/>
      <text:p text:style-name="P13">Il faut que les élus se mobilisent pour dire stop à ce projet de désertification de la ruralité !</text:p>
      <text:p text:style-name="P13">Il faut demander le maintien de chaque trésorerie <text:span text:style-name="T13">et des </text:span><text:span text:style-name="T19">Services des Impôts de Particuliers et des Entreprises</text:span><text:span text:style-name="T13"> actuels !</text:span></text:p>
      <text:p text:style-name="P13">Les économies ne doivent pas se faire sur le dos des services publics dans les territoires !</text:p>
      <text:p text:style-name="P3"/>
      <text:p text:style-name="P8"><text:span text:style-name="T3">N</text:span>ous vous invitons à vous manifester pour garantir le maintien d'un véritable service public de proximité.</text:p>
      <text:p text:style-name="P8">Restant à votre disposition, nous vous prions de croire, Madame, Monsieur en l'expression de nos cordiales <text:s/>salutations.</text:p>
      <text:p text:style-name="P3"/>
      <text:p text:style-name="P3">Les représentants <text:span text:style-name="T5">syndicaux </text:span>de Solidaires, <text:span text:style-name="T5">FO <text:s/>, CGT <text:s/>,CFDT <text:s/>Finances Publiques <text:s/>du Tarn et Garonne.</text:span></text:p>
      <text:p text:style-name="P19"/>
      <text:p text:style-name="Preformatted_20_Text">* pour FO DGFIP : <text:span text:style-name="T15">fo.ddfip82@dgfip.finances.gouv.fr</text:span></text:p>
      <text:p text:style-name="Preformatted_20_Text">et celle de son de son secrétaire : <text:a xlink:type="simple" xlink:href="mailto:jean-michel.wiscart@dgfip.finances.gouv.fr" text:style-name="Internet_20_link" text:visited-style-name="Visited_20_Internet_20_Link"><text:span text:style-name="T14">jean-michel.wiscart@dgfip.finances.gouv.fr</text:span></text:a></text:p>
      <text:p text:style-name="Preformatted_20_Text"/>
      <text:p text:style-name="P21">* pour CFDT DGFIP: <text:s/><text:span text:style-name="T12">cfdt.</text:span><text:span text:style-name="T15">ddfip82@dgfip.finances.gouv.fr</text:span></text:p>
      <text:p text:style-name="Preformatted_20_Text">et celle de son de son secrétaire : <text:a xlink:type="simple" xlink:href="mailto:jean-luc.delagnes@dgfip.finances.gouv.fr" text:style-name="Internet_20_link" text:visited-style-name="Visited_20_Internet_20_Link"><text:span text:style-name="T14">jean-luc.delagnes@dgfip.finances.gouv.fr</text:span></text:a></text:p>
      <text:p text:style-name="Preformatted_20_Text"/>
      <text:p text:style-name="P21">* pour SOLIDAIRES: <text:span text:style-name="T12">solidairesfinancespubliques.</text:span><text:span text:style-name="T15">ddfip82@dgfip.finances.gouv.fr</text:span></text:p>
      <text:p text:style-name="Preformatted_20_Text">et celle de <text:s/>son secrétaire : <text:span text:style-name="T20">s</text:span><text:a xlink:type="simple" xlink:href="mailto:stephane.rambeaud@dgfip.finances.gouv.fr" text:style-name="Internet_20_link" text:visited-style-name="Visited_20_Internet_20_Link"><text:span text:style-name="T14">tephane.rambeaud@dgfip.finances.gouv.fr</text:span></text:a></text:p>
      <text:p text:style-name="Preformatted_20_Text"/>
      <text:p text:style-name="P22">*pour <text:s/>CGT : <text:span text:style-name="T12">cgt.</text:span><text:span text:style-name="T15">ddfip82@dgfip.finances.gouv.fr</text:span> </text:p>
      <text:p text:style-name="Preformatted_20_Text">et celle de <text:s/>son secrétaire : <text:a xlink:type="simple" xlink:href="mailto:eric.staropoli@dgfip.finances.gouv.fr" text:style-name="Internet_20_link" text:visited-style-name="Visited_20_Internet_20_Link"><text:span text:style-name="T14">eric.staropoli@dgfip.finances.gouv.fr</text:span></text:a></text:p>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Mono" svg:font-family="'Liberation Mono'"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able_20_Contents" style:display-name="Table Contents" style:family="paragraph" style:parent-style-name="Standard" style:class="extra">
      <style:paragraph-properties text:number-lines="false" text:line-number="0"/>
    </style:style>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499cm" fo:margin-bottom="1.499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10-26T11:43:28.181000000</meta:creation-date>
    <dc:date>2019-10-17T16:18:25.949000000</dc:date>
    <meta:editing-duration>PT1H5M25S</meta:editing-duration>
    <meta:editing-cycles>17</meta:editing-cycles>
    <meta:generator>LibreOffice/5.2.6.2.lin14$Windows_X86_64 LibreOffice_project/400a73dccc19d8755009a727dbe5934dbf46d0c8</meta:generator>
    <meta:print-date>2019-10-15T13:31:05.830000000</meta:print-date>
    <meta:document-statistic meta:table-count="0" meta:image-count="4" meta:object-count="0" meta:page-count="2" meta:paragraph-count="42" meta:word-count="938" meta:character-count="5978" meta:non-whitespace-character-count="4940"/>
  </office:meta>
</office:document-meta>
</file>